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agłówek2" style:master-page-name="MP0" style:family="paragraph">
      <style:paragraph-properties fo:break-before="page" fo:text-align="end" fo:line-height="100%"/>
      <style:text-properties style:use-window-font-color="true" fo:font-size="10pt" style:font-size-asian="10pt" style:font-size-complex="10pt"/>
    </style:style>
    <style:style style:name="P2" style:parent-style-name="Nagłówek2" style:family="paragraph">
      <style:paragraph-properties fo:text-align="end" fo:line-height="100%"/>
      <style:text-properties style:use-window-font-color="true" fo:font-size="10pt" style:font-size-asian="10pt" style:font-size-complex="10pt"/>
    </style:style>
    <style:style style:name="P3" style:parent-style-name="Nagłówek2" style:family="paragraph">
      <style:paragraph-properties fo:text-align="end" fo:line-height="100%"/>
      <style:text-properties style:use-window-font-color="true" fo:font-size="10pt" style:font-size-asian="10pt" style:font-size-complex="10pt"/>
    </style:style>
    <style:style style:name="P4" style:parent-style-name="Nagłówek2" style:family="paragraph">
      <style:paragraph-properties fo:text-align="end" fo:line-height="100%"/>
    </style:style>
    <style:style style:name="T5" style:parent-style-name="Domyślnaczcionkaakapitu" style:family="text">
      <style:text-properties style:use-window-font-color="true" fo:font-size="10pt" style:font-size-asian="10pt" style:font-size-complex="10pt"/>
    </style:style>
    <style:style style:name="P6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/>
    </style:style>
    <style:style style:name="P8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9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0" style:parent-style-name="Normalny" style:family="paragraph">
      <style:paragraph-properties fo:text-align="center" fo:margin-top="0.01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1" style:parent-style-name="Normalny" style:family="paragraph">
      <style:paragraph-properties fo:text-align="center" fo:margin-top="0.0194in" fo:margin-bottom="0.0694in" fo:line-height="100%"/>
    </style:style>
    <style:style style:name="T12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3" style:parent-style-name="Normalny" style:family="paragraph">
      <style:paragraph-properties fo:text-align="justify" fo:margin-top="0.0694in" fo:margin-bottom="0in" fo:line-height="100%"/>
    </style:style>
    <style:style style:name="T14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1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7" style:parent-style-name="Normalny" style:family="paragraph">
      <style:paragraph-properties fo:text-align="justify" fo:margin-top="0.0694in" fo:margin-bottom="0in" fo:line-height="100%"/>
    </style:style>
    <style:style style:name="T1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23" style:parent-style-name="Domyślnaczcionkaakapitu" style:family="text">
      <style:text-properties style:font-name="Times New Roman" style:font-name-asian="Times New Roman" fo:color="#000000" fo:letter-spacing="-0.0034in" fo:font-size="12pt" style:font-size-asian="12pt" style:font-size-complex="12pt" style:language-asian="pl" style:country-asian="PL"/>
    </style:style>
    <style:style style:name="P24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25" style:parent-style-name="Normalny" style:family="paragraph">
      <style:paragraph-properties fo:text-align="justify" fo:margin-top="0.0694in" fo:margin-bottom="0in" fo:line-height="100%"/>
    </style:style>
    <style:style style:name="T26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2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28" style:parent-style-name="Normalny" style:family="paragraph">
      <style:paragraph-properties fo:text-align="justify" fo:margin-top="0.0694in" fo:margin-bottom="0in" fo:line-height="100%"/>
    </style:style>
    <style:style style:name="T2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1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32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4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5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8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9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0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2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3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5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6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8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9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50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51" style:parent-style-name="Normalny" style:family="paragraph">
      <style:paragraph-properties fo:text-align="justify" fo:margin-top="0.0694in" fo:margin-bottom="0in" fo:line-height="100%"/>
    </style:style>
    <style:style style:name="T52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T53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T5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55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T56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5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58" style:parent-style-name="Normalny" style:family="paragraph">
      <style:paragraph-properties fo:text-align="justify" fo:margin-top="0.0694in" fo:margin-bottom="0in" fo:line-height="100%"/>
    </style:style>
    <style:style style:name="T5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6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6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62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63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4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5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6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8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9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70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71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72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73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74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75" style:parent-style-name="Normalny" style:family="paragraph">
      <style:paragraph-properties fo:text-align="justify" fo:margin-top="0.0694in" fo:margin-bottom="0in" fo:line-height="100%"/>
    </style:style>
    <style:style style:name="T7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77" style:parent-style-name="Normalny" style:family="paragraph">
      <style:paragraph-properties fo:text-align="justify" fo:margin-top="0.0694in" fo:margin-bottom="0in" fo:line-height="100%"/>
    </style:style>
    <style:style style:name="T7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7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0" style:parent-style-name="Normalny" style:family="paragraph">
      <style:paragraph-properties fo:text-align="justify" fo:margin-top="0.0694in" fo:margin-bottom="0in" fo:line-height="100%"/>
    </style:style>
    <style:style style:name="T8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2" style:parent-style-name="Normalny" style:family="paragraph">
      <style:paragraph-properties fo:text-align="justify" fo:margin-top="0.0694in" fo:margin-bottom="0in" fo:line-height="100%"/>
    </style:style>
    <style:style style:name="T8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8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85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6" style:parent-style-name="Normalny" style:family="paragraph">
      <style:paragraph-properties fo:text-align="justify" fo:margin-top="0.0694in" fo:margin-bottom="0in" fo:line-height="100%"/>
    </style:style>
    <style:style style:name="T8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88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89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0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1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2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3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4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5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6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fo:font-size="12pt" style:font-size-asian="12pt" style:font-size-complex="12pt" style:language-asian="pl" style:country-asian="PL"/>
    </style:style>
    <style:style style:name="P9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weight="bold" style:font-weight-asian="bold" fo:font-size="12pt" style:font-size-asian="12pt" style:font-size-complex="12pt" style:language-asian="pl" style:country-asian="PL"/>
    </style:style>
    <style:style style:name="P98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99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0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1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2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3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4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5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6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7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8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09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10" style:parent-style-name="Bezodstępów" style:family="paragraph">
      <style:text-properties style:font-name="Times New Roman" fo:font-size="12pt" style:font-size-asian="12pt" style:font-size-complex="12pt" style:language-asian="pl" style:country-asian="PL"/>
    </style:style>
    <style:style style:name="P111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12" style:parent-style-name="Normalny" style:family="paragraph">
      <style:paragraph-properties fo:text-align="justify" fo:margin-top="0.0694in" fo:margin-bottom="0in" fo:line-height="100%"/>
    </style:style>
    <style:style style:name="T113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11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15" style:parent-style-name="Normalny" style:family="paragraph">
      <style:paragraph-properties fo:text-align="justify" fo:margin-top="0.0694in" fo:margin-bottom="0in" fo:line-height="100%"/>
    </style:style>
    <style:style style:name="T11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1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18" style:parent-style-name="Domyślnaczcionkaakapitu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119" style:parent-style-name="Normalny" style:family="paragraph">
      <style:paragraph-properties fo:text-align="justify" fo:margin-top="0.0694in" fo:margin-bottom="0in" fo:line-height="100%"/>
    </style:style>
    <style:style style:name="T12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21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T122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T12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4" style:parent-style-name="Normalny" style:family="paragraph">
      <style:paragraph-properties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5" style:parent-style-name="Normalny" style:family="paragraph">
      <style:paragraph-properties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6" style:parent-style-name="Normalny" style:family="paragraph">
      <style:paragraph-properties fo:margin-top="0.0694in" fo:margin-bottom="0in" fo:line-height="100%"/>
    </style:style>
    <style:style style:name="T12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8" style:parent-style-name="Normalny" style:family="paragraph">
      <style:paragraph-properties fo:text-align="justify" fo:margin-top="0.0694in" fo:margin-bottom="0in" fo:line-height="100%"/>
    </style:style>
    <style:style style:name="T129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30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31" style:parent-style-name="Normalny" style:family="paragraph">
      <style:paragraph-properties fo:text-align="justify" style:vertical-align="top" fo:margin-top="0.0694in" fo:margin-bottom="0in" fo:line-height="100%"/>
    </style:style>
    <style:style style:name="T132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33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3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3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3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3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38" style:parent-style-name="Normalny" style:family="paragraph">
      <style:paragraph-properties fo:text-align="justify" fo:margin-top="0.0694in" fo:margin-bottom="0in" fo:line-height="100%"/>
    </style:style>
    <style:style style:name="T13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40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41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4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4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4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45" style:parent-style-name="Normalny" style:family="paragraph">
      <style:paragraph-properties fo:text-align="justify" fo:margin-top="0.0694in" fo:margin-bottom="0in" fo:line-height="100%"/>
    </style:style>
    <style:style style:name="T146" style:parent-style-name="Domyślnaczcionkaakapitu" style:family="text">
      <style:text-properties style:font-name="Times New Roman" style:font-name-asian="Times New Roman" fo:color="#000000" fo:letter-spacing="0.0069in" fo:font-size="12pt" style:font-size-asian="12pt" style:font-size-complex="12pt" style:language-asian="pl" style:country-asian="PL"/>
    </style:style>
    <style:style style:name="T14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4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49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P150" style:parent-style-name="Normalny" style:family="paragraph">
      <style:paragraph-properties fo:text-align="justify" fo:margin-top="0.0694in" fo:margin-bottom="0in" fo:line-height="100%"/>
    </style:style>
    <style:style style:name="T151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152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P153" style:parent-style-name="Akapitzlistą" style:family="paragraph">
      <style:paragraph-properties fo:text-align="justify" fo:margin-top="0.0694in" fo:margin-bottom="0in" fo:line-height="100%"/>
    </style:style>
    <style:style style:name="T154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T155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P156" style:parent-style-name="Akapitzlistą" style:family="paragraph">
      <style:paragraph-properties fo:text-align="justify" fo:margin-top="0.0694in" fo:margin-bottom="0in" fo:line-height="100%"/>
    </style:style>
    <style:style style:name="T157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P158" style:parent-style-name="Akapitzlistą" style:family="paragraph">
      <style:paragraph-properties fo:text-align="justify" fo:margin-top="0.0694in" fo:margin-bottom="0in" fo:line-height="100%"/>
    </style:style>
    <style:style style:name="T159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P160" style:parent-style-name="Akapitzlistą" style:family="paragraph">
      <style:paragraph-properties fo:text-align="justify" fo:margin-top="0.0694in" fo:margin-bottom="0in" fo:line-height="100%"/>
    </style:style>
    <style:style style:name="T161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T162" style:parent-style-name="Domyślnaczcionkaakapitu" style:family="text">
      <style:text-properties style:font-name="Times New Roman" style:font-name-asian="Times New Roman" fo:color="#000000" fo:letter-spacing="-0.0041in" fo:font-size="12pt" style:font-size-asian="12pt" style:font-size-complex="12pt" style:language-asian="pl" style:country-asian="PL"/>
    </style:style>
    <style:style style:name="P163" style:parent-style-name="Normalny" style:family="paragraph">
      <style:paragraph-properties fo:text-align="justify" fo:margin-top="0.0694in" fo:margin-bottom="0in" fo:line-height="100%"/>
    </style:style>
    <style:style style:name="T164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65" style:parent-style-name="Normalny" style:family="paragraph">
      <style:paragraph-properties fo:text-align="justify" style:vertical-align="top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66" style:parent-style-name="Normalny" style:family="paragraph">
      <style:paragraph-properties fo:text-align="justify" fo:margin-top="0.0694in" fo:margin-bottom="0in" fo:line-height="100%"/>
    </style:style>
    <style:style style:name="T167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68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69" style:parent-style-name="Normalny" style:family="paragraph">
      <style:paragraph-properties fo:text-align="justify" fo:margin-top="0.0694in" fo:margin-bottom="0in" fo:line-height="100%"/>
    </style:style>
    <style:style style:name="T170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71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72" style:parent-style-name="Normalny" style:family="paragraph">
      <style:paragraph-properties fo:text-align="justify" fo:margin-top="0.0694in" fo:margin-bottom="0in" fo:line-height="100%"/>
    </style:style>
    <style:style style:name="T173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74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75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76" style:parent-style-name="Normalny" style:family="paragraph">
      <style:paragraph-properties fo:text-align="justify" fo:margin-top="0.0694in" fo:margin-bottom="0.0694in" fo:line-height="100%"/>
    </style:style>
    <style:style style:name="T177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78" style:parent-style-name="Akapitzlistą" style:family="paragraph">
      <style:paragraph-properties fo:text-align="justify" fo:margin-top="0.0694in" fo:margin-bottom="0in" fo:line-height="100%"/>
    </style:style>
    <style:style style:name="T179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80" style:parent-style-name="Akapitzlistą" style:family="paragraph">
      <style:paragraph-properties fo:text-align="justify" fo:margin-top="0.0694in" fo:margin-bottom="0.0125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81" style:parent-style-name="Akapitzlistą" style:family="paragraph">
      <style:paragraph-properties fo:text-align="justify" fo:margin-top="0.0694in" fo:margin-bottom="0.0125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82" style:parent-style-name="Akapitzlistą" style:family="paragraph">
      <style:paragraph-properties fo:text-align="justify" fo:margin-top="0.0694in" fo:margin-bottom="0.0694in" fo:line-height="100%"/>
    </style:style>
    <style:style style:name="T18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84" style:parent-style-name="Normalny" style:family="paragraph">
      <style:paragraph-properties fo:text-align="justify" fo:margin-top="0.0694in" fo:margin-bottom="0in" fo:line-height="100%"/>
    </style:style>
    <style:style style:name="T185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86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18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88" style:parent-style-name="Normalny" style:family="paragraph">
      <style:paragraph-properties fo:text-align="justify" fo:margin-top="0.0694in" fo:margin-bottom="0in" fo:line-height="100%"/>
    </style:style>
    <style:style style:name="T18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90" style:parent-style-name="Normalny" style:family="paragraph">
      <style:paragraph-properties fo:text-align="justify" fo:margin-top="0.0694in" fo:margin-bottom="0in" fo:line-height="100%"/>
    </style:style>
    <style:style style:name="T191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P192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color="#000000" fo:letter-spacing="-0.0006in" fo:font-size="12pt" style:font-size-asian="12pt" style:font-size-complex="12pt" style:language-asian="pl" style:country-asian="PL"/>
    </style:style>
    <style:style style:name="P193" style:parent-style-name="Normalny" style:family="paragraph">
      <style:paragraph-properties fo:text-align="justify" fo:margin-top="0.0694in" fo:margin-bottom="0in" fo:line-height="100%"/>
      <style:text-properties style:font-name="Times New Roman" fo:font-size="12pt" style:font-size-asian="12pt" style:font-size-complex="12pt"/>
    </style:style>
    <style:style style:name="P194" style:parent-style-name="Normalny" style:family="paragraph">
      <style:paragraph-properties fo:text-align="justify" fo:margin-top="0.0694in" fo:margin-bottom="0in" fo:line-height="100%"/>
    </style:style>
    <style:style style:name="T195" style:parent-style-name="Domyślnaczcionkaakapitu" style:family="text">
      <style:text-properties style:font-name="Times New Roman" style:font-name-asian="Times New Roman" fo:color="#000000" fo:letter-spacing="-0.0006in" fo:font-size="12pt" style:font-size-asian="12pt" style:font-size-complex="12pt" style:language-asian="pl" style:country-asian="PL"/>
    </style:style>
    <style:style style:name="T196" style:parent-style-name="Domyślnaczcionkaakapitu" style:family="text">
      <style:text-properties style:font-name="Times New Roman" style:font-name-asian="Times New Roman" fo:color="#000000" fo:letter-spacing="-0.0006in" fo:font-size="12pt" style:font-size-asian="12pt" style:font-size-complex="12pt" style:language-asian="pl" style:country-asian="PL"/>
    </style:style>
    <style:style style:name="T197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198" style:parent-style-name="Normalny" style:family="paragraph">
      <style:paragraph-properties fo:text-align="justify" style:vertical-align="top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99" style:parent-style-name="Normalny" style:family="paragraph">
      <style:paragraph-properties fo:text-align="justify" style:vertical-align="top" fo:margin-top="0.0694in" fo:margin-bottom="0in" fo:line-height="100%"/>
    </style:style>
    <style:style style:name="T20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3" style:parent-style-name="Domyślnaczcionkaakapitu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204" style:parent-style-name="Normalny" style:family="paragraph">
      <style:paragraph-properties fo:text-align="justify" fo:margin-top="0.0694in" fo:margin-bottom="0in" fo:line-height="100%"/>
    </style:style>
    <style:style style:name="T20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7" style:parent-style-name="Domyślnaczcionkaakapitu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20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09" style:parent-style-name="Normalny" style:family="paragraph">
      <style:paragraph-properties fo:text-align="justify" fo:margin-top="0.0694in" fo:margin-bottom="0in" fo:line-height="100%"/>
    </style:style>
    <style:style style:name="T21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1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12" style:parent-style-name="Domyślnaczcionkaakapitu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21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1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15" style:parent-style-name="Normalny" style:family="paragraph">
      <style:paragraph-properties fo:text-align="justify" fo:margin-top="0.0694in" fo:margin-bottom="0in" fo:line-height="100%"/>
      <style:text-properties style:font-name="Times New Roman" fo:font-size="12pt" style:font-size-asian="12pt" style:font-size-complex="12pt"/>
    </style:style>
    <style:style style:name="P216" style:parent-style-name="Normalny" style:family="paragraph">
      <style:paragraph-properties fo:text-align="justify" fo:margin-top="0.0694in" fo:margin-bottom="0in" fo:line-height="100%"/>
    </style:style>
    <style:style style:name="T217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218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219" style:parent-style-name="Normalny" style:family="paragraph">
      <style:paragraph-properties fo:margin-top="0.0694in" fo:margin-bottom="0in" fo:line-height="100%"/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220" style:parent-style-name="Normalny" style:family="paragraph">
      <style:paragraph-properties fo:margin-top="0.0694in" fo:margin-bottom="0in" fo:line-height="100%"/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P221" style:parent-style-name="Normalny" style:family="paragraph">
      <style:paragraph-properties fo:margin-top="0.0694in" fo:margin-bottom="0in" fo:line-height="100%"/>
    </style:style>
    <style:style style:name="T222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22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letter-spacing="-0.002in" fo:font-size="12pt" style:font-size-asian="12pt" style:font-size-complex="12pt" style:language-asian="pl" style:country-asian="PL"/>
    </style:style>
    <style:style style:name="P224" style:parent-style-name="Normalny" style:family="paragraph">
      <style:paragraph-properties fo:text-align="justify" fo:margin-top="0.0694in" fo:margin-bottom="0in" fo:line-height="100%"/>
    </style:style>
    <style:style style:name="T225" style:parent-style-name="Domyślnaczcionkaakapitu" style:family="text">
      <style:text-properties style:font-name="Times New Roman" style:font-name-asian="Times New Roman" fo:color="#000000" fo:letter-spacing="-0.002in" fo:font-size="12pt" style:font-size-asian="12pt" style:font-size-complex="12pt" style:language-asian="pl" style:country-asian="PL"/>
    </style:style>
    <style:style style:name="T22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27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2pt" style:font-size-asian="12pt" style:font-size-complex="12pt" style:language-asian="pl" style:country-asian="PL"/>
    </style:style>
    <style:style style:name="T22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2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3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3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33" style:parent-style-name="Domyślnaczcionkaakapitu" style:family="text">
      <style:text-properties style:font-name="Times New Roman" fo:font-size="12pt" style:font-size-asian="12pt" style:font-size-complex="12pt"/>
    </style:style>
    <style:style style:name="P234" style:parent-style-name="Normalny" style:family="paragraph">
      <style:paragraph-properties fo:text-align="justify" fo:margin-top="0.0694in" fo:margin-bottom="0in" fo:line-height="100%"/>
    </style:style>
    <style:style style:name="T235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3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37" style:parent-style-name="Normalny" style:family="paragraph">
      <style:paragraph-properties fo:text-align="justify" fo:margin-top="0.0694in" fo:margin-bottom="0in" fo:line-height="100%"/>
    </style:style>
    <style:style style:name="T238" style:parent-style-name="Domyślnaczcionkaakapitu" style:family="text">
      <style:text-properties style:font-name="Times New Roman" style:font-name-asian="Times New Roman" fo:letter-spacing="-0.0013in" fo:font-size="12pt" style:font-size-asian="12pt" style:font-size-complex="12pt" style:language-asian="pl" style:country-asian="PL"/>
    </style:style>
    <style:style style:name="T239" style:parent-style-name="Domyślnaczcionkaakapitu" style:family="text">
      <style:text-properties style:font-name="Times New Roman" style:font-name-asian="Times New Roman" fo:color="#FF0000" fo:letter-spacing="-0.0013in" fo:font-size="12pt" style:font-size-asian="12pt" style:font-size-complex="12pt" style:language-asian="pl" style:country-asian="PL"/>
    </style:style>
    <style:style style:name="T240" style:parent-style-name="Domyślnaczcionkaakapitu" style:family="text">
      <style:text-properties style:font-name="Times New Roman" style:font-name-asian="Times New Roman" fo:letter-spacing="-0.0013in" fo:font-size="12pt" style:font-size-asian="12pt" style:font-size-complex="12pt" style:language-asian="pl" style:country-asian="PL"/>
    </style:style>
    <style:style style:name="P241" style:parent-style-name="Normalny" style:family="paragraph">
      <style:paragraph-properties fo:text-align="justify" fo:margin-top="0.0694in" fo:margin-bottom="0in" fo:line-height="100%"/>
    </style:style>
    <style:style style:name="T242" style:parent-style-name="Domyślnaczcionkaakapitu" style:family="text">
      <style:text-properties style:font-name="Times New Roman" style:font-name-asian="Times New Roman" fo:color="#000000" fo:letter-spacing="-0.0013in" fo:font-size="12pt" style:font-size-asian="12pt" style:font-size-complex="12pt" style:language-asian="pl" style:country-asian="PL"/>
    </style:style>
    <style:style style:name="P243" style:parent-style-name="Akapitzlistą" style:family="paragraph">
      <style:paragraph-properties fo:text-align="justify" fo:margin-top="0.0694in" fo:margin-bottom="0in" fo:line-height="100%"/>
    </style:style>
    <style:style style:name="T244" style:parent-style-name="Domyślnaczcionkaakapitu" style:family="text">
      <style:text-properties style:font-name="Times New Roman" style:font-name-asian="Times New Roman" fo:color="#000000" fo:letter-spacing="0.0048in" fo:font-size="12pt" style:font-size-asian="12pt" style:font-size-complex="12pt" style:language-asian="pl" style:country-asian="PL"/>
    </style:style>
    <style:style style:name="T245" style:parent-style-name="Domyślnaczcionkaakapitu" style:family="text">
      <style:text-properties style:font-name="Times New Roman" style:font-name-asian="Times New Roman" fo:color="#000000" fo:letter-spacing="0.0048in" fo:font-size="12pt" style:font-size-asian="12pt" style:font-size-complex="12pt" style:language-asian="pl" style:country-asian="PL"/>
    </style:style>
    <style:style style:name="T246" style:parent-style-name="Domyślnaczcionkaakapitu" style:family="text">
      <style:text-properties style:font-name="Times New Roman" style:font-name-asian="Times New Roman" fo:color="#000000" fo:letter-spacing="-0.0006in" fo:font-size="12pt" style:font-size-asian="12pt" style:font-size-complex="12pt" style:language-asian="pl" style:country-asian="PL"/>
    </style:style>
    <style:style style:name="P247" style:parent-style-name="Akapitzlistą" style:family="paragraph">
      <style:paragraph-properties fo:text-align="justify" fo:margin-top="0.0694in" fo:margin-bottom="0in" fo:line-height="100%"/>
    </style:style>
    <style:style style:name="T248" style:parent-style-name="Domyślnaczcionkaakapitu" style:family="text">
      <style:text-properties style:font-name="Times New Roman" style:font-name-asian="Times New Roman" fo:color="#000000" fo:letter-spacing="0.0013in" fo:font-size="12pt" style:font-size-asian="12pt" style:font-size-complex="12pt" style:language-asian="pl" style:country-asian="PL"/>
    </style:style>
    <style:style style:name="T24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50" style:parent-style-name="Akapitzlistą" style:family="paragraph">
      <style:paragraph-properties fo:text-align="justify" fo:margin-top="0.0694in" fo:margin-bottom="0in" fo:line-height="100%"/>
    </style:style>
    <style:style style:name="T251" style:parent-style-name="Domyślnaczcionkaakapitu" style:family="text">
      <style:text-properties style:font-name="Times New Roman" style:font-name-asian="Times New Roman" fo:color="#000000" fo:letter-spacing="0.0006in" fo:font-size="12pt" style:font-size-asian="12pt" style:font-size-complex="12pt" style:language-asian="pl" style:country-asian="PL"/>
    </style:style>
    <style:style style:name="P252" style:parent-style-name="Akapitzlistą" style:family="paragraph">
      <style:paragraph-properties fo:text-align="justify" fo:margin-top="0.0694in" fo:margin-bottom="0in" fo:line-height="100%"/>
    </style:style>
    <style:style style:name="T25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5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55" style:parent-style-name="Domyślnaczcionkaakapitu" style:family="text">
      <style:text-properties style:font-name="Times New Roman" style:font-name-asian="Times New Roman" fo:color="#000000" fo:letter-spacing="0.0006in" fo:font-size="12pt" style:font-size-asian="12pt" style:font-size-complex="12pt" style:language-asian="pl" style:country-asian="PL"/>
    </style:style>
    <style:style style:name="P256" style:parent-style-name="Akapitzlistą" style:family="paragraph">
      <style:paragraph-properties fo:text-align="justify" fo:margin-top="0.0694in" fo:margin-bottom="0in" fo:line-height="100%"/>
    </style:style>
    <style:style style:name="T257" style:parent-style-name="Domyślnaczcionkaakapitu" style:family="text">
      <style:text-properties style:font-name="Times New Roman" style:font-name-asian="Times New Roman" fo:color="#000000" fo:letter-spacing="-0.0013in" fo:font-size="12pt" style:font-size-asian="12pt" style:font-size-complex="12pt" style:language-asian="pl" style:country-asian="PL"/>
    </style:style>
    <style:style style:name="P258" style:parent-style-name="Akapitzlistą" style:family="paragraph">
      <style:paragraph-properties fo:text-align="justify" fo:margin-top="0.0694in" fo:margin-bottom="0in" fo:line-height="100%"/>
    </style:style>
    <style:style style:name="T259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P260" style:parent-style-name="Akapitzlistą" style:family="paragraph">
      <style:paragraph-properties fo:text-align="justify" fo:margin-top="0.0694in" fo:margin-bottom="0in" fo:line-height="100%"/>
    </style:style>
    <style:style style:name="T261" style:parent-style-name="Domyślnaczcionkaakapitu" style:family="text">
      <style:text-properties style:font-name="Times New Roman" style:font-name-asian="Times New Roman" fo:color="#000000" fo:letter-spacing="-0.0013in" fo:font-size="12pt" style:font-size-asian="12pt" style:font-size-complex="12pt" style:language-asian="pl" style:country-asian="PL"/>
    </style:style>
    <style:style style:name="T262" style:parent-style-name="Domyślnaczcionkaakapitu" style:family="text">
      <style:text-properties style:font-name="Times New Roman" style:font-name-asian="Times New Roman" fo:color="#000000" fo:letter-spacing="-0.0013in" fo:font-size="12pt" style:font-size-asian="12pt" style:font-size-complex="12pt" style:language-asian="pl" style:country-asian="PL"/>
    </style:style>
    <style:style style:name="P263" style:parent-style-name="Akapitzlistą" style:family="paragraph">
      <style:paragraph-properties fo:text-align="justify" fo:margin-top="0.0694in" fo:margin-bottom="0in" fo:line-height="100%"/>
    </style:style>
    <style:style style:name="T264" style:parent-style-name="Domyślnaczcionkaakapitu" style:family="text">
      <style:text-properties style:font-name="Times New Roman" style:font-name-asian="Times New Roman" fo:color="#000000" fo:letter-spacing="0.0013in" fo:font-size="12pt" style:font-size-asian="12pt" style:font-size-complex="12pt" style:language-asian="pl" style:country-asian="PL"/>
    </style:style>
    <style:style style:name="P265" style:parent-style-name="Normalny" style:family="paragraph">
      <style:paragraph-properties fo:text-align="justify" fo:margin-top="0.0694in" fo:margin-bottom="0in" fo:line-height="100%"/>
    </style:style>
    <style:style style:name="T26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6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68" style:parent-style-name="Normalny" style:family="paragraph">
      <style:paragraph-properties fo:text-align="justify" fo:margin-top="0.0694in" fo:margin-bottom="0in" fo:line-height="100%"/>
    </style:style>
    <style:style style:name="T26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70" style:parent-style-name="Hiperłącze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1" style:parent-style-name="Normalny" style:family="paragraph">
      <style:paragraph-properties fo:text-align="justify" fo:margin-top="0.0694in" fo:margin-bottom="0in" fo:line-height="100%"/>
    </style:style>
    <style:style style:name="T27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73" style:parent-style-name="Tekstpodstawowy" style:family="paragraph">
      <style:paragraph-properties fo:text-align="justify"/>
    </style:style>
    <style:style style:name="T274" style:parent-style-name="Domyślnaczcionkaakapitu" style:family="text">
      <style:text-properties fo:color="#000000" fo:font-size="12pt" style:font-size-asian="12pt" style:font-size-complex="12pt"/>
    </style:style>
    <style:style style:name="T275" style:parent-style-name="Domyślnaczcionkaakapitu" style:family="text">
      <style:text-properties fo:font-size="12pt" style:font-size-asian="12pt" style:font-size-complex="12pt"/>
    </style:style>
    <style:style style:name="T276" style:parent-style-name="Domyślnaczcionkaakapitu" style:family="text">
      <style:text-properties fo:font-size="12pt" style:font-size-asian="12pt" style:font-size-complex="12pt"/>
    </style:style>
    <style:style style:name="T277" style:parent-style-name="Domyślnaczcionkaakapitu" style:family="text">
      <style:text-properties fo:color="#000000" fo:font-size="12pt" style:font-size-asian="12pt" style:font-size-complex="12pt"/>
    </style:style>
    <style:style style:name="P278" style:parent-style-name="Normalny" style:family="paragraph">
      <style:paragraph-properties fo:margin-top="0.0694in" fo:margin-bottom="0in" fo:line-height="100%"/>
    </style:style>
    <style:style style:name="T279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28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281" style:parent-style-name="Normalny" style:family="paragraph">
      <style:paragraph-properties fo:text-align="justify" fo:margin-top="0.0694in" fo:margin-bottom="0in" fo:line-height="100%"/>
    </style:style>
    <style:style style:name="T282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P283" style:parent-style-name="Normalny" style:family="paragraph">
      <style:paragraph-properties fo:text-align="justify" fo:margin-top="0.0694in" fo:margin-bottom="0in" fo:line-height="100%"/>
    </style:style>
    <style:style style:name="T284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T285" style:parent-style-name="Domyślnaczcionkaakapitu" style:family="text">
      <style:text-properties style:font-name="Times New Roman" style:font-name-asian="Times New Roman" fo:color="#000000" fo:letter-spacing="-0.0027in" fo:font-size="12pt" style:font-size-asian="12pt" style:font-size-complex="12pt" style:language-asian="pl" style:country-asian="PL"/>
    </style:style>
    <style:style style:name="P286" style:parent-style-name="Normalny" style:family="paragraph">
      <style:paragraph-properties fo:text-align="justify" fo:margin-top="0.0694in" fo:margin-bottom="0in" fo:line-height="100%"/>
    </style:style>
    <style:style style:name="T28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88" style:parent-style-name="Normalny" style:family="paragraph">
      <style:paragraph-properties fo:text-align="justify" fo:margin-top="0.0694in" fo:margin-bottom="0in" fo:line-height="100%"/>
    </style:style>
    <style:style style:name="T28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9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91" style:parent-style-name="Normalny" style:family="paragraph">
      <style:paragraph-properties fo:text-align="justify" fo:margin-bottom="0in" fo:line-height="100%" fo:margin-left="0.2833in" fo:text-indent="-0.283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92" style:parent-style-name="Normalny" style:family="paragraph">
      <style:paragraph-properties fo:text-align="justify" fo:margin-bottom="0in" fo:line-height="100%" fo:margin-left="0.2833in" fo:text-indent="-0.283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93" style:parent-style-name="Normalny" style:family="paragraph">
      <style:paragraph-properties fo:text-align="justify" fo:margin-bottom="0in" fo:line-height="100%" fo:margin-left="0.2833in" fo:text-indent="-0.2833in">
        <style:tab-stops/>
      </style:paragraph-properties>
    </style:style>
    <style:style style:name="T29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95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9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97" style:parent-style-name="Normalny" style:family="paragraph">
      <style:paragraph-properties fo:text-align="justify" fo:margin-top="0.0694in" fo:margin-bottom="0in" fo:line-height="100%"/>
    </style:style>
    <style:style style:name="T29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9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0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0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0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0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04" style:parent-style-name="Normalny" style:family="paragraph">
      <style:paragraph-properties fo:text-align="justify" fo:margin-top="0.0694in" fo:margin-bottom="0in" fo:line-height="100%"/>
    </style:style>
    <style:style style:name="T30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06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30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0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0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0" style:parent-style-name="Normalny" style:family="paragraph">
      <style:paragraph-properties fo:text-align="justify" fo:margin-top="0.0694in" fo:margin-bottom="0in" fo:line-height="100%"/>
    </style:style>
    <style:style style:name="T31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1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1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1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5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6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7" style:parent-style-name="Normalny" style:family="paragraph">
      <style:paragraph-properties fo:text-align="justify" fo:margin-top="0.0694in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8" style:parent-style-name="Normalny" style:family="paragraph">
      <style:paragraph-properties fo:text-align="justify" style:vertical-align="auto" fo:margin-bottom="0in" fo:line-height="100%"/>
      <style:text-properties fo:hyphenate="true"/>
    </style:style>
    <style:style style:name="T31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20" style:parent-style-name="Domyślnaczcionkaakapitu" style:family="text">
      <style:text-properties style:font-name="Times New Roman" fo:font-size="12pt" style:font-size-asian="12pt" style:font-size-complex="12pt"/>
    </style:style>
    <style:style style:name="T321" style:parent-style-name="Domyślnaczcionkaakapitu" style:family="text">
      <style:text-properties style:font-name="Times New Roman" fo:font-size="12pt" style:font-size-asian="12pt" style:font-size-complex="12pt"/>
    </style:style>
    <style:style style:name="T322" style:parent-style-name="Domyślnaczcionkaakapitu" style:family="text">
      <style:text-properties style:font-name="Times New Roman" fo:font-size="12pt" style:font-size-asian="12pt" style:font-size-complex="12pt"/>
    </style:style>
    <style:style style:name="T323" style:parent-style-name="Domyślnaczcionkaakapitu" style:family="text">
      <style:text-properties style:font-name="Times New Roman" fo:font-size="12pt" style:font-size-asian="12pt" style:font-size-complex="12pt"/>
    </style:style>
    <style:style style:name="T324" style:parent-style-name="Domyślnaczcionkaakapitu" style:family="text">
      <style:text-properties style:font-name="Times New Roman" fo:font-size="12pt" style:font-size-asian="12pt" style:font-size-complex="12pt"/>
    </style:style>
    <style:style style:name="P325" style:parent-style-name="Normalny" style:family="paragraph">
      <style:paragraph-properties fo:text-align="justify" fo:margin-top="0.0694in" fo:margin-bottom="0in" fo:line-height="100%"/>
    </style:style>
    <style:style style:name="T32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2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328" style:parent-style-name="Normalny" style:family="paragraph">
      <style:paragraph-properties fo:text-align="justify" fo:margin-top="0.0694in" fo:margin-bottom="0in" fo:line-height="100%"/>
    </style:style>
    <style:style style:name="T32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330" style:parent-style-name="Normalny" style:family="paragraph">
      <style:text-properties style:font-name="Times New Roman" fo:font-size="12pt" style:font-size-asian="12pt" style:font-size-complex="12pt"/>
    </style:style>
    <style:style style:name="P331" style:parent-style-name="Normalny" style:family="paragraph">
      <style:text-properties style:font-name="Times New Roman" fo:font-size="12pt" style:font-size-asian="12pt" style:font-size-complex="12pt"/>
    </style:style>
    <style:style style:name="T332" style:parent-style-name="Domyślnaczcionkaakapitu" style:family="text">
      <style:text-properties style:use-window-font-color="true"/>
    </style:style>
    <style:style style:name="T333" style:parent-style-name="Domyślnaczcionkaakapitu" style:family="text">
      <style:text-properties style:use-window-font-color="true"/>
    </style:style>
    <style:style style:name="T334" style:parent-style-name="Domyślnaczcionkaakapitu" style:family="text">
      <style:text-properties style:use-window-font-color="true"/>
    </style:style>
    <style:style style:name="T335" style:parent-style-name="Domyślnaczcionkaakapitu" style:family="text">
      <style:text-properties style:use-window-font-color="true"/>
    </style:style>
    <style:style style:name="T336" style:parent-style-name="Domyślnaczcionkaakapitu" style:family="text">
      <style:text-properties style:use-window-font-color="true"/>
    </style:style>
    <style:style style:name="T337" style:parent-style-name="Domyślnaczcionkaakapitu" style:family="text">
      <style:text-properties style:use-window-font-color="true"/>
    </style:style>
    <style:style style:name="T338" style:parent-style-name="Domyślnaczcionkaakapitu" style:family="text">
      <style:text-properties style:use-window-font-color="true"/>
    </style:style>
    <style:style style:name="T339" style:parent-style-name="Domyślnaczcionkaakapitu" style:family="text">
      <style:text-properties style:use-window-font-color="true"/>
    </style:style>
    <style:style style:name="T340" style:parent-style-name="Domyślnaczcionkaakapitu" style:family="text">
      <style:text-properties style:use-window-font-color="true"/>
    </style:style>
    <style:style style:name="T341" style:parent-style-name="Domyślnaczcionkaakapitu" style:family="text">
      <style:text-properties style:use-window-font-color="true"/>
    </style:style>
  </office:automatic-styles>
  <office:body>
    <office:text text:use-soft-page-breaks="true">
      <text:h text:style-name="P1" text:outline-level="2">Załącznik Nr 1 do<text:s/></text:h>
      <text:h text:style-name="P2" text:outline-level="2">Zarządzenia Burmistrza Brzegu<text:s/></text:h>
      <text:h text:style-name="P3" text:outline-level="2">nr 1750/2016</text:h>
      <text:h text:style-name="P4" text:outline-level="2"><text:span text:style-name="T5">z dnia 30 listopada 2016r.</text:span></text:h>
      <text:p text:style-name="P6"/>
      <text:p text:style-name="P7">O G Ł O S Z E N I E</text:p>
      <text:p text:style-name="P8">O OTWARTYM KONKURSIE OFERT</text:p>
      <text:p text:style-name="P9">Działając na podstawie art. 11 ust. 2 i art. 13 ustawy z dnia 24 kwietnia 2003 r. o działalności pożytku publicznego i o wolontariacie<text:s/>(Dz. U. z 2016r., poz. 239, Dz. U. z 2016r., poz. 395), w związku z art. 25 ust. 5 ustawy z dnia 12 marca 2004 r. o pomocy społecznej ( tekst jednolity Dz. U. z 2015r. poz. 163),<text:s/></text:p>
      <text:p text:style-name="P10"/>
      <text:p text:style-name="P11"><text:span text:style-name="T12">Burmistrz Brzegu</text:span></text:p>
      <text:p text:style-name="P13"><text:span text:style-name="T14">ogłasza otwarty konkurs ofert na realizację<text:s/></text:span><text:span text:style-name="T15">usług opiekuńc</text:span><text:span text:style-name="T16">zych i specjalistycznych usług opiekuńczych na terenie Gminy Brzeg  od 1 stycznia 2017 r. do 31 grudnia 2019 r.<text:s/></text:span></text:p>
      <text:p text:style-name="P17"><text:span text:style-name="T18">Oferta  skierowana jest do podmiotów o których mowa w art. 3 ust. 2 i 3 ustawy z dnia 24 kwietnia 2003 r. o działalności pożytku publicznego i<text:s/></text:span><text:span text:style-name="T19">wolontariacie (</text:span><text:span text:style-name="T20">Dz. U. z 2016r., poz. 239, Dz. U. z 2016r., poz. 395</text:span><text:span text:style-name="T21">) -<text:s/></text:span><text:span text:style-name="T22">jeżeli ich cele statutowe obejmują prowadzenie działalności w z</text:span><text:span text:style-name="T23">akresie  pomocy społecznej.</text:span></text:p>
      <text:p text:style-name="P24"/>
      <text:p text:style-name="P25"><text:span text:style-name="T26">I. Rodzaj zadania. </text:span></text:p>
      <text:p text:style-name="P27">Zadanie 1<text:s/></text:p>
      <text:p text:style-name="P28"><text:span text:style-name="T29">Świadczenie usług opiekuńczych  w okresie od  01 stycznia <text:s/></text:span><text:span text:style-name="T30">2017 r. do 31 grudnia 2019 r. na rzecz osób z terenu miasta Brzegu realizowanych w miejscu zamieszkania, spełniających warunki o których  mowa w   art. 50 ust.1. 2, oraz art. 51ust. 1 ustawy o pomocy społecznej<text:s/></text:span><text:span text:style-name="T31">w wymiarze ok. 8 000 godzin rocznie.</text:span></text:p>
      <text:p text:style-name="P32">Zakres działania</text:p>
      <text:p text:style-name="P33">Usługi opiekuńcze lub specjalistyczne usługi opiekuńcze na podstawie art. 50 ust.3 ustawy o pomocy społecznej, obejmują pomoc w zaspokojeniu codziennych potrzeb życiowych, opiekę higieniczną, zlecaną przez lekarza pielęgnację oraz w miarę możliwości zapewnienie kontaktów z otoczeniem.<text:s/></text:p>
      <text:p text:style-name="P34">Zwykłe usługi opiekuńcze świadczone są na rzecz osób przewlekle chorych, niepełnosprawnych i w podeszłym wieku, które mają ograniczoną zdolność do samoopieki, a są samotne lub mają rodzinę niewydolną opiekuńczo <text:s/>i obejmują swym zakresem między innymi wykonywanie następujących prac:</text:p>
      <text:p text:style-name="P35">•<text:tab/>utrzymywanie mieszkania podopiecznego w porządku i czystości (mycie okien – dwa razy w roku, trzepanie dywanów, chodników itp.),</text:p>
      <text:p text:style-name="P36">•<text:tab/>zakup artykułów żywnościowych, środków higieny osobistej<text:s/>i innych artykułów przemysłowych za pieniądze podopiecznego,</text:p>
      <text:p text:style-name="P37">•<text:tab/>załatwianie spraw bieżących, np. wzywanie lekarza, pielęgniarki, zgłaszanie napraw urządzeń gospodarstwa domowego, dostarczanie leków, zapłata bieżących świadczeń, np. czynsz, energia<text:s/>elektryczna, gaz itp.,</text:p>
      <text:p text:style-name="P38">•<text:tab/>przygotowywanie posiłków, w tym obiadu lub dostarczanie obiadów z placówek gastronomicznych,</text:p>
      <text:p text:style-name="P39">•<text:tab/>pranie bielizny osobistej, ręczników, ścierek oraz odnoszenie i przynoszenie bielizny pościelowej z pralni,</text:p>
      <text:p text:style-name="P40">•<text:tab/>przynoszenie opału i palenie w piecu,</text:p>
      <text:p text:style-name="P41">•<text:tab/>przynoszenie wody z zewnątrz i wynoszenie nieczystości,</text:p>
      <text:p text:style-name="P42">•<text:tab/>zmiana bielizny pościelowej,</text:p>
      <text:p text:style-name="P43">•<text:tab/>wykonywanie czynności związanych z utrzymywaniem higieny osobistej podopiecznego (mycie osoby fizycznie niesprawnej, zmiana bielizny osobistej itp.),</text:p>
      <text:p text:style-name="P44">•<text:tab/>karmienie osób niedołężnych oraz podawanie lekarstw,</text:p>
      <text:p text:style-name="P45">•<text:tab/>zgłaszanie na bieżąco potrzeb podopiecznego w zakresie innych form pomocy do organizatora usług,</text:p>
      <text:p text:style-name="P46">•<text:tab/>sprawowanie opieki nad podopiecznymi w czasie jego wizyty u lekarza,</text:p>
      <text:p text:style-name="P47">•<text:tab/>dbałość o prawidłowe funkcjonowanie podopiecznego w otoczeniu społecznym,</text:p>
      <text:p text:style-name="P48">•<text:tab/>wykonywanie innych czynności zleconych przez Miejski Ośrodek Pomocy Społecznej <text:s/></text:p>
      <text:p text:style-name="P49"/>
      <text:p text:style-name="P50">Zadanie 2</text:p>
      <text:p text:style-name="P51"><text:span text:style-name="T52">Świadczenie specjalistycznych usług na rzecz osób z terenu miasta Brzegu, które z powodu wieku, choroby lub innych<text:s/></text:span><text:span text:style-name="T53">przyczyn wymagają pomocy innych osób, a są tej pomocy pozbawione<text:s/></text:span><text:span text:style-name="T54">realizowanych w miejscu zamieszkania spełniających warunki o których  mowa w   art. 50 ust. 1 i ust. 4, oraz art. 51ust. 1 ustawy o pomocy społecznej</text:span><text:span text:style-name="T55"><text:s/>i specjalistycznych usług opiekuńczych na</text:span><text:span text:style-name="T56"><text:s/>rzecz osób z zaburzeniami psychicznymi zamieszkałymi na terenie miasta Brzegu w okresie od 1 stycznia 2017r do 31 grudnia 2019r <text:s/>w wymiarze ok. 4 200 godzin rocznie.</text:span></text:p>
      <text:p text:style-name="P57">Zakres działania. <text:s/></text:p>
      <text:p text:style-name="P58"><text:span text:style-name="T59">Zgodnie z art. 50 ust.3 ustawy o pomocy społecznej s</text:span><text:span text:style-name="T60">pecjalistyczne us</text:span><text:span text:style-name="T61">ługi opiekuńcze w tym pielęgnacja powinny być dostosowane do specyfiki potrzeb wynikających z jednostki chorobowej i obejmować w szczególności: pielęgnację jako wspomaganie procesu leczenia.<text:s/></text:span></text:p>
      <text:p text:style-name="P62"/>
      <text:p text:style-name="P63">Specjalistyczne usługi opiekuńcze na podstawie art 50 ust.4 ustawy o pomocy społecznej udzielane osobom chorym z zaburzeniami psychicznymi powinny być dostosowane do szczególnych potrzeb wynikających z rodzaju schorzenia lub niepełnosprawności. Usługi, o których mowa, powinny być świadczone przez osoby ze specjalistycznym przygotowaniem zawodowym.<text:s/></text:p>
      <text:p text:style-name="P64">Usługi te są dostosowane do szczególnych potrzeb wynikających z rodzaju schorzenia lub niepełnosprawności.</text:p>
      <text:p text:style-name="P65">Do specjalistycznych usług opiekuńczych zalicza się:</text:p>
      <text:p text:style-name="P66">•<text:tab/>pielęgnację podopiecznego, w tym również wykonywanie prac pielęgniarskich,</text:p>
      <text:p text:style-name="P67">•<text:tab/>rehabilitację fizyczną,</text:p>
      <text:p text:style-name="P68">•<text:tab/>wspieranie psychologiczno-pedagogiczne i edukacyjno-terapeutyczne.</text:p>
      <text:p text:style-name="P69"/>
      <text:p text:style-name="P70">Zadanie 3</text:p>
      <text:p text:style-name="P71">„Świadczenie usług polegających na dostarczaniu dla podopiecznych (gospodarstwa domowego) obiadów z placówek gastronomicznych” w okresie<text:s/>od 1 stycznia 2017r do 31 grudnia 2019r. w wymiarze ok. 8 600 usług rocznie</text:p>
      <text:p text:style-name="P72"/>
      <text:p text:style-name="P73">Zakres działania:<text:s/></text:p>
      <text:p text:style-name="P74">Usługa polegająca na dostarczaniu dla podopiecznych obiadów z placówek gastronomicznych liczona jest na gospodarstwo domowe, bez względu na ilość obiadów<text:s/>dostarczanych do gospodarstwa domowego.</text:p>
      <text:p text:style-name="P75"><text:span text:style-name="T76">Dodatkowe wymagania:</text:span></text:p>
      <text:p text:style-name="P77"><text:span text:style-name="T78">1.Zabezpieczenie kadry umożliwiającej świadczenie specjalistycznych usług opiekuńczych zgodnie z rozporządzeniem Ministra Polityki Społecznej z dnia 22 września 2005r. w sprawie specjalistycznych</text:span><text:span text:style-name="T79"><text:s/>usług opiekuńczych (Dz.U z 2005r.,Nr 189, poz.1598 z późn.zm.)<text:s/></text:span></text:p>
      <text:p text:style-name="P80"><text:span text:style-name="T81">2.Wykonanie usług opiekuńczych i specjalistycznych usług opiekuńczych w dni powszednie, świąteczne i wolne  od pracy – zgodnie z decyzją administracyjną.<text:s/></text:span></text:p>
      <text:p text:style-name="P82"><text:span text:style-name="T83">3.Wskazane usługi na rzecz osoby obj</text:span><text:span text:style-name="T84">ętej pomocą winny być świadczone  zgodnie z wydana decyzją administracyjną, przy czym pod pojęciem wymiaru godzin świadczenia usług należy rozumieć wyłącznie rzeczywisty czas świadczenia usług bez czynności przygotowawczych np. dojazdów do osób objętych po</text:span><text:span text:style-name="T85">mocą.</text:span></text:p>
      <text:p text:style-name="P86"><text:span text:style-name="T87">4.Kwalifikacje osób świadczących specjalistyczne usługi opiekuńcze powinny być potwierdzone stosownymi dokumentami.</text:span><text:span text:style-name="T88"><text:s/></text:span></text:p>
      <text:p text:style-name="P89">5. <text:s/>Wykonawca zobowiązany jest do wyznaczenia przedstawiciela utrzymującego stały kontakt z Zamawiającym, szczególnie w zakresie:</text:p>
      <text:p text:style-name="P90">a)<text:tab/>niezwłocznego obejmowania usługami nowych środowisk,</text:p>
      <text:p text:style-name="P91">b)<text:tab/>przekazywania informacji o istotnych zmianach stanu zdrowia podopiecznych powodujących konieczność zmiany zakresu usług lub umieszczenia w DPS,</text:p>
      <text:p text:style-name="P92">c)<text:tab/>niezwłocznego informowania o śmierci podopiecznego,</text:p>
      <text:p text:style-name="P93">d)<text:tab/>przyjmowania skarg i wniosków dotyczących świadczonych usług.</text:p>
      <text:p text:style-name="P94">Skuteczny kontakt z koordynatorem powinien być zapewniony codziennie w godzinach od 8:00 do 15:00. W razie potrzeby przedstawiciel Wykonawcy obowiązany jest stawić się w siedzibie Miejskiego Ośrodka Pomocy Społecznej w Brzegu w ciągu 15 minut od otrzymania wezwania.</text:p>
      <text:p text:style-name="P95">6. Wykonawca odpowiedzialny jest za jakość i terminowość świadczonych usług oraz zobowiązany jest do przyjmowania i rozpatrywania reklamacji od osób korzystających z usług oraz przekazywania tych reklamacji Zamawiającemu, niezwłocznie po ich otrzymaniu.</text:p>
      <text:p text:style-name="P96"/>
      <text:p text:style-name="P97">II. Wysokość środków przeznaczonych na realizację zadania <text:s/>w latach poprzednich</text:p>
      <text:p text:style-name="P98"/>
      <text:p text:style-name="P99">Zadanie 1<text:s/></text:p>
      <text:p text:style-name="P100">„Świadczenie usług opiekuńczych i specjalistycznych usług na rzecz osób z terenu miasta Brzegu, które z powodu wieku, choroby lub innych przyczyn wymagają pomocy innych osób, a są tej pomocy pozbawione.</text:p>
      <text:p text:style-name="P101">Planowane wykonanie na dzień 31.12.2016r. – 146 000,00 zł.<text:s/></text:p>
      <text:p text:style-name="P102"/>
      <text:p text:style-name="P103">Zadanie 2</text:p>
      <text:p text:style-name="P104">„Świadczenie specjalistycznych usług na rzecz osób z terenu miasta Brzegu, które z powodu wieku, choroby lub innych przyczyn wymagają pomocy innych osób, a są tej pomocy pozbawione i specjalistycznych usług opiekuńczych na rzecz osób z zaburzeniami psychicznymi zamieszkałymi na terenie miasta Brzegu”.<text:s/></text:p>
      <text:p text:style-name="P105">Planowane wykonanie na<text:s/>dzień 31.12.2016r. – 37 000,00 zł. (zadanie własne)<text:s/></text:p>
      <text:p text:style-name="P106">Planowane wykonanie na dzień 31.12.2016r. – 15 500,00 zł. (zadanie zlecone)<text:s/></text:p>
      <text:p text:style-name="P107"/>
      <text:p text:style-name="P108">Zadanie 3</text:p>
      <text:p text:style-name="P109">„Świadczenie usług polegających na dostarczaniu dla podopiecznych (gospodarstwa domowego) obiadów z placówek gastronomicznych”.<text:s/></text:p>
      <text:p text:style-name="P110">Planowane wykonanie na dzień 31.12.2016r. – 45 000,00 zł. </text:p>
      <text:p text:style-name="P111"> </text:p>
      <text:p text:style-name="P112"><text:span text:style-name="T113">III. Przewidywana wysokość  środków finansowych  przeznaczonych na realizację zadania</text:span><text:span text:style-name="T114"> </text:span></text:p>
      <text:p text:style-name="P115"><text:span text:style-name="T116">Na realizacje zadania w 2017 r. przewiduje się  kwotę 275 000,00  zł (słownie: dwieście<text:s/></text:span><text:span text:style-name="T117">siedemdziesiąt pięć tysięcy złotych).<text:s/></text:span><text:span text:style-name="T118">Zastrzega się zmianę wysokości dotacji w przypadku nieprzewidzianej w czasie ogłoszenia konkursu zmiany potrzeb w zakresie usług opiekuńczych oraz zmiany wysokości planowanych wydatków na ten cel.<text:s/></text:span></text:p>
      <text:p text:style-name="P119"><text:span text:style-name="T120">Przewidywana<text:s/></text:span><text:span text:style-name="T121">wysokoś</text:span><text:span text:style-name="T122">ć  środków finansowych  na realizację</text:span><text:span text:style-name="T123"><text:s/>zadania:</text:span></text:p>
      <text:p text:style-name="P124">Na realizację zadania Nr 1 – 133 000 zł.<text:s/></text:p>
      <text:p text:style-name="P125">Na realizację zadania Nr 2 – 110 000 zł.</text:p>
      <text:p text:style-name="P126"><text:span text:style-name="T127">Na realizację zadania Nr 3 – 32 000 zł.</text:span></text:p>
      <text:p text:style-name="P128"><text:span text:style-name="T129"> </text:span><text:span text:style-name="T130">V. Zasady przyznawania dotacji</text:span></text:p>
      <text:p text:style-name="P131"><text:span text:style-name="T132">1.Dotacja zostanie przyznana podmiotowi wyłonionemu w<text:s/></text:span><text:span text:style-name="T133">drodze otwartego konkursu , który złożył  najkorzystniejszą ofertę zgodnie z wzorem stanowiącym załącznik Nr 1 do Rozporządzenia  Ministra Gospodarki Pracy i Polityki Społecznej z dnia<text:s/></text:span><text:span text:style-name="T134">z dnia 19 sierpnia 2016 r. w sprawie <text:s/></text:span><text:span text:style-name="T135">wzorów ofert  i  ramowych wzorów<text:s/></text:span><text:span text:style-name="T136">umów dotyczących realizacji zadań publicznych oraz  wzorów sprawozdań z wykonania tych zadań<text:s/></text:span><text:span text:style-name="T137">(Dz.U. z 2016 r., poz. 1300).</text:span></text:p>
      <text:p text:style-name="P138"><text:span text:style-name="T139"> 2. Przekazanie dotacji następuje na podstawie  umowy o wsparciu realizacji zadania publicznego<text:s/></text:span><text:span text:style-name="T140">wg. wzoru określonego w Rozporządzeni</text:span><text:span text:style-name="T141">u Ministra Gospodarki Pracy i Polityki Społecznej z dnia<text:s/></text:span><text:span text:style-name="T142">z dnia 19 sierpnia 2016 r.<text:s/></text:span><text:span text:style-name="T143">w sprawie wzorów ofert  i  ramowych wzorów umów dotyczących realizacji zadań publicznych oraz  wzorów sprawozdań z wykonania tych zadań<text:s/></text:span><text:span text:style-name="T144">(Dz.U. z 2016 r., poz. 1300).</text:span></text:p>
      <text:p text:style-name="P145"><text:span text:style-name="T146">3.<text:s/></text:span><text:span text:style-name="T147">Umo</text:span><text:span text:style-name="T148">wę zawiera się <text:s/>przed<text:s/></text:span><text:span text:style-name="T149"> datą rozpoczęcia realizacji zadania.</text:span></text:p>
      <text:p text:style-name="P150"><text:span text:style-name="T151">4 . Oferentowi  wyłonionemu w konkursie można odmówić przyznania<text:s/></text:span><text:span text:style-name="T152">dotacji i podpisania umowy, w przypadku gdy okaże się, że:</text:span></text:p>
      <text:list text:style-name="LFO1" text:continue-numbering="true">
        <text:list-item>
          <text:p text:style-name="P153"><text:span text:style-name="T154">rzeczywisty zakres realizowanego zadania znacząco odbiega od opisanego w</text:span><text:span text:style-name="T155"><text:s/>ofercie,</text:span></text:p>
        </text:list-item>
        <text:list-item>
          <text:p text:style-name="P156"><text:span text:style-name="T157">podmiot lub jego reprezentanci utracą zdolność do czynności prawnych,</text:span></text:p>
        </text:list-item>
        <text:list-item>
          <text:p text:style-name="P158"><text:span text:style-name="T159">zostaną ujawnione nieznane wcześniej okoliczności podważające wiarygodność merytoryczną lub finansową oferenta,</text:span></text:p>
        </text:list-item>
        <text:list-item>
          <text:p text:style-name="P160"><text:span text:style-name="T161">niespełnienia przez oferenta wymogów określonych w ust. 6. w/w u</text:span><text:span text:style-name="T162">stawy.</text:span></text:p>
        </text:list-item>
      </text:list>
      <text:p text:style-name="P163"><text:span text:style-name="T164">5. Dotacja może zostać przeznaczona wyłącznie na wydatki związane z realizacją zleconego zadania.</text:span></text:p>
      <text:p text:style-name="P165">6. Zleceniobiorca jest zobowiązany do prowadzenia wyodrębnionej dokumentacji finansowo-księgowej środków finansowych otrzymanych na realizację zadania<text:s/>zgodnie z zasadami wynikającymi z ustawy z dnia 29 września 1994 r. o rachunkowości (Dz. U. z 2013 r. poz. 330 z późn. zm.), w sposób umożliwiający identyfikację poszczególnych operacji księgowych.</text:p>
      <text:p text:style-name="P166"><text:span text:style-name="T167">7. Wszystkie koszty pozostające w bezpośrednim związku z r</text:span><text:span text:style-name="T168">ealizacją zadania, przeznaczone na jego wykonanie są kosztami kwalifikowanymi i mogą zostać sfinansowane z dotacji z zastrzeżeniem szczegółowego ich opisu.</text:span></text:p>
      <text:p text:style-name="P169"><text:span text:style-name="T170">8. Dopuszcza się pokrycie z dotacji w całości  kosztów wynagrodzenia dla osób bezpośrednio realizują</text:span><text:span text:style-name="T171">cych zadanie w miejscu zamieszkania osoby korzystającej z usług, natomiast w przypadku pozostałych osób proporcjonalnie do zaangażowania w realizację zadania.</text:span></text:p>
      <text:p text:style-name="P172"><text:span text:style-name="T173">9. W przypadku, gdy oferent  realizuje w tym samym obiekcie więcej niż jedno zadanie zobowiązany<text:s/></text:span><text:span text:style-name="T174">jest do przedstawienia kosztów eksploatacyjnych całego obiektu oraz procentowego określenia podziałów tych kosztów  na poszczególne zadania (z uzasadnieniem). Jeżeli w obiekcie realizowane będzie tylko niniejsze zadanie – należy złożyć stosowne oświadczeni</text:span><text:span text:style-name="T175">e.</text:span></text:p>
      <text:p text:style-name="P176"><text:span text:style-name="T177">10. Przyznana dotacja nie może być wykorzystana m.in. na:<text:s/></text:span></text:p>
      <text:list text:style-name="LFO2" text:continue-numbering="true">
        <text:list-item>
          <text:p text:style-name="P178"><text:span text:style-name="T179">przedsięwzięcia o charakterze inwestycyjnym,</text:span></text:p>
        </text:list-item>
        <text:list-item>
          <text:p text:style-name="P180">pokrycie kosztów utrzymania biura podmiotu, wykraczające poza zakres realizacji zleconego zadania,<text:s/></text:p>
        </text:list-item>
        <text:list-item>
          <text:p text:style-name="P181">podatek VAT – w przypadku podmiotów<text:s/>korzystających z prawa do odliczenia podatku od towarów i usług z tytułu dokonanych zakupów,<text:s/></text:p>
        </text:list-item>
        <text:list-item>
          <text:p text:style-name="P182"><text:span text:style-name="T183">koszty pokryte przez inne podmioty (zakaz tzw. podwójnego finansowania),</text:span></text:p>
        </text:list-item>
      </text:list>
      <text:p text:style-name="P184"><text:span text:style-name="T185">11. Ostateczną decyzję o uznaniu wydatku jako kwalifikowanego podejmuje  organ  zlecający</text:span><text:span text:style-name="T186"><text:s/>realizację zadania.</text:span><text:span text:style-name="T187"> </text:span></text:p>
      <text:p text:style-name="P188"><text:span text:style-name="T189">V.  Terminy  i warunki  realizacji zadania</text:span></text:p>
      <text:p text:style-name="P190"><text:span text:style-name="T191">1. Zadanie winno być zrealizowane od 01stycznia 2017 r. do 31grudnia 2019 r. <text:s/></text:span></text:p>
      <text:p text:style-name="P192">2. Zadanie będzie realizowane w miejscu zamieszkania osoby korzystającej z usług,<text:s/><text:line-break/>-zgodnie ze zleceniem i wydaną decyzją administracyjną określającą miesięczną liczbę godzin świadczonych przez Wykonawcę usług opiekuńczych u podopiecznych i ich zakres oraz odpłatność jaką będzie ponosił Miejski Ośrodek Pomocy Społecznej w Brzegu oraz podopieczny.</text:p>
      <text:p text:style-name="P193">3. Oferent pobierze<text:s/>od świadczeniobiorców kwoty odpłatności wg. stawki określonej przez Zamawiającego w decyzji administracyjnej, za faktycznie zrealizowane usługi, w ilości nie większej niż określone w decyzji.</text:p>
      <text:p text:style-name="P194"><text:span text:style-name="T195">4. Zadanie winno być zrealizowane z najwyższą starannością zgod</text:span><text:span text:style-name="T196">nie z zawartą umową oraz<text:s/></text:span><text:span text:style-name="T197">obowiązującymi standardami i przepisami prawa.</text:span></text:p>
      <text:p text:style-name="P198">5. Przyznane środki finansowe przeznaczone na realizację zadania  zostaną przekazane na rachunek bankowy wskazany przez oferenta w dwóch transzach.</text:p>
      <text:p text:style-name="P199"><text:span text:style-name="T200">6. Po wykorzystaniu każdej transzy ś</text:span><text:span text:style-name="T201">rodków, a przed wykorzystaniem następnej, oferent zobowiązuje się do przedłożenia informacji z realizacji zadania oraz rozliczenia wykorzystanych środków  zgodnie z  wzorem stanowiącym załącznik nr 3 do Rozporządzenia Ministra Pracy i Polityki Społecznej z</text:span><text:span text:style-name="T202"><text:s/>dnia 19 sierpnia  2016 r. (Dz. U. z 2016 r., poz. 1300) w sprawie wzorów ofert  i  ramowych wzorów umów dotyczących realizacji zadań publicznych oraz  wzorów sprawozdań z wykonania tych zadań.</text:span><text:span text:style-name="T203"><text:s/></text:span></text:p>
      <text:p text:style-name="P204"><text:span text:style-name="T205">7. Rozliczenia miesięczne z wykonania zadania powinno być spo</text:span><text:span text:style-name="T206">rządzone  na formularzu stanowiącym  </text:span><text:span text:style-name="T207">załącznik   Nr 1 <text:s/></text:span><text:span text:style-name="T208">i przekazywane do Miejskiego Ośrodka Pomocy Społecznej w Brzegu nie później niż do 8-go dnia następnego miesiąca i będą stanowiły podstawę rozliczenia transzy dotacji.</text:span></text:p>
      <text:p text:style-name="P209"><text:span text:style-name="T210">8. Podstawą sporządzenia rozlicze</text:span><text:span text:style-name="T211">nia miesięcznego są Karty pracy -<text:s/></text:span><text:span text:style-name="T212">wzór załącznik  Nr 2</text:span><text:span text:style-name="T213">, potwierdzane każdorazowo przez podopiecznego w formie podpisu na karcie pracy opiekunek. W sytuacji osoby ubezwłasnowolnionej częściowo lub całkowicie potwierdzenia wykonania usługi dokonuje kurator/<text:s/></text:span><text:span text:style-name="T214">opiekun prawny. <text:s/></text:span></text:p>
      <text:p text:style-name="P215">9. Oferent ma obowiązek przedstawienia szczegółowego harmonogramu pracy poszczególnych opiekunów/opiekunek w danym miesiącu. Harmonogram winien wskazywać daty i godziny świadczenia usług przez opiekunów u podopiecznych.</text:p>
      <text:p text:style-name="P216"><text:span text:style-name="T217">10. <text:s/>Szczegółowe w</text:span><text:span text:style-name="T218">arunki realizacji powierzonego zadania określi umowa.</text:span></text:p>
      <text:p text:style-name="P219"/>
      <text:p text:style-name="P220"/>
      <text:p text:style-name="P221"><text:span text:style-name="T222"> </text:span><text:span text:style-name="T223">VI Terminy składania ofert</text:span></text:p>
      <text:p text:style-name="P224"><text:span text:style-name="T225">1.<text:s/></text:span><text:span text:style-name="T226">Oferty w zaklejonej kopercie z napisem:<text:s/></text:span><text:span text:style-name="T227">„Otwarty konkurs na świadczenie usług opiekuńczych i specjalistycznych na terenie Gminy Brzeg w latach 2017-2019 "</text:span><text:span text:style-name="T228"><text:s/>należy składać</text:span><text:span text:style-name="T229"><text:s/>do dnia 21 grudnia 2016r.<text:s/></text:span><text:span text:style-name="T230"><text:s/>do godz. 15.15</text:span><text:span text:style-name="T231"><text:line-break/></text:span><text:span text:style-name="T232">w<text:s/></text:span><text:span text:style-name="T233"><text:s/>Biurze Podawczym Urzędu Miasta w Brzegu lub nadesłać drogą pocztową na adres Urzędu Miasta w Brzegu, ul. Robotnicza 12, 49-300 Brzeg (o terminie złożenia oferty decyduje data wpływu do Urzędu Miasta).<text:s/></text:span></text:p>
      <text:p text:style-name="P234"><text:span text:style-name="T235">2. Ofert</text:span><text:span text:style-name="T236">y złożone po tym terminie nie będą rozpatrywane.</text:span></text:p>
      <text:p text:style-name="P237"><text:span text:style-name="T238">3.</text:span><text:span text:style-name="T239"><text:s/></text:span><text:span text:style-name="T240">Przewiduje się możliwość uzupełnienia oferty w terminie 3 dni od doręczonego wezwania do uzupełnienia.<text:s/></text:span></text:p>
      <text:p text:style-name="P241"><text:span text:style-name="T242">4. Do oferty należy dołączyć:</text:span></text:p>
      <text:list text:style-name="LFO3" text:continue-numbering="true">
        <text:list-item>
          <text:p text:style-name="P243"><text:span text:style-name="T244">wyciąg z Krajowego Rejestru Sądowego lub inny właściwy dokument stanow</text:span><text:span text:style-name="T245">iący<text:s/></text:span><text:span text:style-name="T246">o podstawie działalności podmiotu:</text:span></text:p>
        </text:list-item>
        <text:list-item>
          <text:p text:style-name="P247"><text:span text:style-name="T248">w przypadku fundacji i stowarzyszeń - aktualny (zgodny ze stanem faktycznym)<text:s/></text:span><text:span text:style-name="T249">wypis z Krajowego Rejestru Sądowego,</text:span></text:p>
        </text:list-item>
        <text:list-item>
          <text:p text:style-name="P250"><text:span text:style-name="T251">w przypadku pozostałych podmiotów - inny dokument właściwy dla podmiotu,</text:span></text:p>
        </text:list-item>
        <text:list-item>
          <text:p text:style-name="P252"><text:span text:style-name="T253">sprawozdanie merytoryczne i<text:s/></text:span><text:span text:style-name="T254">finansowe za rok poprzedni </text:span><text:span text:style-name="T255"><text:s/></text:span></text:p>
        </text:list-item>
        <text:list-item>
          <text:p text:style-name="P256"><text:span text:style-name="T257">pełnomocnictwa do składania oświadczeń woli i zawierania umów, o ile nie wynika to z innych dokumentów załączonych przez podmiot,<text:s/></text:span></text:p>
        </text:list-item>
        <text:list-item>
          <text:p text:style-name="P258"><text:span text:style-name="T259">listy osób realizujących zadanie wraz z opisem ich kwalifikacji,<text:s/></text:span></text:p>
        </text:list-item>
        <text:list-item>
          <text:p text:style-name="P260"><text:span text:style-name="T261">szczegółową specyfikację  1 go</text:span><text:span text:style-name="T262">dziny usługi</text:span></text:p>
        </text:list-item>
        <text:list-item>
          <text:p text:style-name="P263"><text:span text:style-name="T264">odpis statutu lub inny dokument potwierdzający zakres działalności podmiotu- w przypadku kopii dokumentów winny być one potwierdzone za zgodność z oryginałem przez osoby uprawnione do reprezentacji.</text:span></text:p>
        </text:list-item>
      </text:list>
      <text:p text:style-name="P265"><text:span text:style-name="T266">Wszystkie powyższe dokumenty winny zostać po</text:span><text:span text:style-name="T267">dpisane przez osoby upoważnione do reprezentacji oferenta.</text:span></text:p>
      <text:p text:style-name="P268"><text:span text:style-name="T269">5.Wzór oferty o powierzenie realizacji zadania publicznego,  oraz wzór sprawozdania z realizacji zadania,  można pobrać w Biuletynie Informacji Publicznej Urzędu Miasta Brzegu -</text:span><text:a xlink:href="http://www.brzeg.bip.info.pl" office:target-frame-name="_top" xlink:show="replace"><text:span text:style-name="T270">www.brzeg.bip.info.pl</text:span></text:a></text:p>
      <text:p text:style-name="P271"><text:span text:style-name="T272">6.Upoważniony  do kontaktu z oferentami: <text:s/>Kierownik Miejskiego Ośrodka Pomocy Społecznej - Sebastian Matuszewski, tel. 77/404 55 95, 77/416 99 93.</text:span></text:p>
      <text:p text:style-name="P273"><text:span text:style-name="T274">7. Termin otwarcia ofert</text:span><text:span text:style-name="T275"><text:s/>nie dłuższy niż 7 dni od dnia upłyni</text:span><text:span text:style-name="T276">ęcia terminu składania ofert.</text:span><text:span text:style-name="T277"> </text:span></text:p>
      <text:p text:style-name="P278"><text:span text:style-name="T279"> </text:span><text:span text:style-name="T280">VII Tryb i kryteria stosowane przy wyborze ofert oraz termin dokonania wyboru ofert</text:span></text:p>
      <text:p text:style-name="P281"><text:span text:style-name="T282">1.Wybór ofert zostanie dokonany najpóźniej do dnia 31 grudnia 2016r.</text:span></text:p>
      <text:p text:style-name="P283"><text:span text:style-name="T284">2.Oferty sporządzone wadliwie, albo niekompletne co do wymaganego zesta</text:span><text:span text:style-name="T285">wu dokumentów lub informacji pozostaną bez rozpatrzenia.</text:span></text:p>
      <text:p text:style-name="P286"><text:span text:style-name="T287">3. W przypadku niezłożenia żadnej oferty do konkursu, konkurs ofert uznaje się za nierozstrzygnięty.</text:span></text:p>
      <text:p text:style-name="P288"><text:span text:style-name="T289">4. Złożone oferty zostaną zaopiniowane przez powołaną Zarządzeniem  Burmistrza Brzegu Komisję Konk</text:span><text:span text:style-name="T290">ursową. <text:s/></text:span></text:p>
      <text:p text:style-name="P291"/>
      <text:p text:style-name="P292">5. Przy rozpatrywaniu ofert stosuje się następujące kryteria:</text:p>
      <text:p text:style-name="P293"><text:span text:style-name="T294">-<text:s/></text:span><text:span text:style-name="T295">formalne</text:span><text:span text:style-name="T296"><text:s/></text:span></text:p>
      <text:p text:style-name="P297"><text:span text:style-name="T298">– do udziału w konkursie ofert dopuszczone zostaną podmioty, o<text:s/></text:span><text:span text:style-name="T299">których mowa w art. 3 ust. 2 i 3 ustawy z dnia 24 kwietnia 2003 r. o działalności pożytku publicznego i<text:s/></text:span><text:span text:style-name="T300">wolontariacie (</text:span><text:span text:style-name="T301">Dz. U. z 2016r., poz. 239, Dz. U. z 2016r., poz. 395</text:span><text:span text:style-name="T302">)</text:span><text:span text:style-name="T303">,<text:s/></text:span></text:p>
      <text:p text:style-name="P304"><text:span text:style-name="T305">-<text:s/></text:span><text:span text:style-name="T306">merytoryczne</text:span><text:span text:style-name="T307"><text:s/>– komisja konkursowa dokona oceny złożonej ofert uwzględniając:</text:span><text:span text:style-name="T308"><text:line-break/></text:span><text:span text:style-name="T309"> -  możliwość realizacji zadania publicznego przez oferenta,</text:span></text:p>
      <text:p text:style-name="P310"><text:span text:style-name="T311">-  przedstawioną kalkulację kosztów realizacj</text:span><text:span text:style-name="T312">i zadania publicznego, w tym  </text:span><text:span text:style-name="T313">kalkulację kosztów  1 godziny usługi</text:span><text:span text:style-name="T314">,</text:span></text:p>
      <text:p text:style-name="P315">-  proponowaną jakość wykonania zadania i kwalifikacje osób, przy udziale których oferent będzie realizować zadanie,</text:p>
      <text:p text:style-name="P316">- planowany przez oferenta udział środków finansowych własnych, środków<text:s/>pochodzących z innych źródeł, wkład rzeczowy, osobowy, w tym świadczenia wolontariuszy i pracę społeczną członków na realizację zadania publicznego w wys. 20%,<text:s/></text:p>
      <text:p text:style-name="P317">-  analizę i ocenę realizacji zleconych zadań publicznych oferentowi w latach poprzednich, biorąc pod uwagę rzetelność i terminowość oraz sposób rozliczenia otrzymanych na ten cel środków.</text:p>
      <text:p text:style-name="P318"><text:span text:style-name="T319">6.<text:s/></text:span><text:span text:style-name="T320">Wyboru ofert dokona Burmistrz Brzegu, na podstawie listy rekomendacyjnej przygotow</text:span><text:span text:style-name="T321">a</text:span><text:span text:style-name="T322">nej przez Kom</text:span><text:span text:style-name="T323">i</text:span><text:span text:style-name="T324">sję Konkursową.</text:span></text:p>
      <text:p text:style-name="P325"><text:span text:style-name="T326">7. Od rozstrzygnięcia w sprawie wyboru oferty</text:span><text:span text:style-name="T327"><text:s/>i udzielenia dotacji nie stosuje się trybu  odwoławczego.<text:s/></text:span></text:p>
      <text:p text:style-name="P328"><text:span text:style-name="T329">8. Wyniki otwartego konkursu ofert zostaną podane niezwłocznie do wiadomości publicznej zgodnie z art. 13 ustawy 24 kwietnia 2003 r. o działalności pożytku publicznego i wolontariacie.</text:span></text:p>
      <text:p text:style-name="P330"/>
      <text:p text:style-name="P331"/>
      <text:h text:style-name="Nagłówek6" text:outline-level="6"><text:tab/><text:tab/><text:tab/><text:tab/><text:tab/><text:tab/><text:tab/><text:tab/><text:tab/><text:s text:c="7"/><text:span text:style-name="T332">Burmistrz</text:span><text:bookmark-start text:name="_GoBack"/><text:bookmark-end text:name="_GoBack"/></text:h>
      <text:h text:style-name="Nagłówek6" text:outline-level="6"><text:span text:style-name="T333"><text:tab/></text:span><text:span text:style-name="T334"><text:tab/></text:span><text:span text:style-name="T335"><text:tab/></text:span><text:span text:style-name="T336"><text:tab/></text:span><text:span text:style-name="T337"><text:tab/></text:span><text:span text:style-name="T338"><text:tab/></text:span><text:span text:style-name="T339"><text:tab/></text:span><text:span text:style-name="T340"><text:tab/></text:span><text:span text:style-name="T341"><text:tab/>(-) Jerzy Wrębiak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 style:language-asian="pl" style:country-asian="PL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Nagłówek3" style:display-name="Nagłówek 3" style:family="paragraph" style:parent-style-name="Normalny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l" style:country-asian="PL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color="#243F60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style="italic" style:font-style-asian="italic" style:font-style-complex="italic" fo:color="#243F60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pl" style:country-asian="PL"/>
    </style:style>
    <style:style style:name="Nagłówek3Znak" style:display-name="Nagłówek 3 Znak" style:family="text" style:parent-style-name="Domyślnaczcionkaakapitu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l" style:country-asian="PL"/>
    </style:style>
    <style:style style:name="normalweb" style:display-name="normalweb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false"/>
    </style:style>
    <style:style style:name="bodytext3" style:display-name="bodytext3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default" style:display-name="default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false"/>
    </style:style>
    <style:style style:name="t3" style:display-name="t3" style:family="text" style:parent-style-name="Domyślnaczcionkaakapitu"/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odstępów" style:display-name="Bez odstępów" style:family="paragraph">
      <style:paragraph-properties fo:margin-bottom="0in" fo:line-height="100%"/>
      <style:text-properties fo:hyphenate="false"/>
    </style:style>
    <style:style style:name="msolistparagraphcxspmiddle" style:display-name="msolistparagraphcxspmiddle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8.5pt" style:font-size-asian="8.5pt" style:font-size-complex="8.5pt" style:language-asian="pl" style:country-asian="PL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podstawowy" style:display-name="Tekst podstawowy" style:family="paragraph" style:parent-style-name="Normalny">
      <style:paragraph-properties style:vertical-align="auto" fo:margin-bottom="0in" fo:line-height="100%">
        <style:tab-stops>
          <style:tab-stop style:type="right" style:position="0.1972in"/>
          <style:tab-stop style:type="left" style:position="0.2833in"/>
          <style:tab-stop style:type="left" style:position="1.8708in"/>
        </style:tab-stops>
      </style:paragraph-properties>
      <style:text-properties style:font-name="Times New Roman" style:font-name-asian="Times New Roman" fo:font-size="14pt" style:font-size-asian="14pt" style:font-size-complex="10pt" style:language-asian="pl" style:country-asian="PL" fo:hyphenate="true"/>
    </style:style>
    <style:style style:name="TekstpodstawowyZnak" style:display-name="Tekst podstawowy Znak" style:family="text" style:parent-style-name="Domyślnaczcionkaakapitu">
      <style:text-properties style:font-name="Times New Roman" style:font-name-asian="Times New Roman" fo:font-size="14pt" style:font-size-asian="14pt" style:font-size-complex="10pt" style:language-asian="pl" style:country-asian="PL"/>
    </style:style>
    <style:style style:name="Nagłówek2Znak" style:display-name="Nagłówek 2 Znak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Nagłówek4Znak" style:display-name="Nagłówek 4 Znak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Nagłówek5Znak" style:display-name="Nagłówek 5 Znak" style:family="text" style:parent-style-name="Domyślnaczcionkaakapitu">
      <style:text-properties style:font-name="Cambria" style:font-name-asian="Times New Roman" style:font-name-complex="Times New Roman" fo:color="#243F60"/>
    </style:style>
    <style:style style:name="Nagłówek6Znak" style:display-name="Nagłówek 6 Znak" style:family="text" style:parent-style-name="Domyślnaczcionkaakapitu">
      <style:text-properties style:font-name="Cambria" style:font-name-asian="Times New Roman" style:font-name-complex="Times New Roman" fo:font-style="italic" style:font-style-asian="italic" style:font-style-complex="italic" fo:color="#243F6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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OPS</meta:initial-creator>
    <dc:creator>egawryjolek</dc:creator>
    <meta:creation-date>2016-11-24T07:31:00Z</meta:creation-date>
    <dc:date>2016-11-30T10:19:00Z</dc:date>
    <meta:print-date>2016-11-30T10:18:00Z</meta:print-date>
    <meta:template xlink:href="Normal" xlink:type="simple"/>
    <meta:editing-cycles>12</meta:editing-cycles>
    <meta:editing-duration>PT4920S</meta:editing-duration>
    <meta:document-statistic meta:page-count="1" meta:paragraph-count="36" meta:word-count="2598" meta:character-count="18154" meta:row-count="129" meta:non-whitespace-character-count="15592"/>
  </office:meta>
</office:document-meta>
</file>